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GaramondBECE-Regular" svg:font-family="GaramondBECE-Regular" style:font-family-generic="system"/>
    <style:font-face style:name="TimesNewRomanPS-BoldMT" svg:font-family="TimesNewRomanPS-BoldMT" style:font-family-generic="roman"/>
    <style:font-face style:name="TimesNewRomanPSMT" svg:font-family="TimesNewRomanPSMT" style:font-family-generic="roman"/>
    <style:font-face style:name="TimesNewRomanPS-ItalicMT" svg:font-family="TimesNewRomanPS-ItalicMT" style:font-family-generic="script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Calibri" fo:font-weight="bold" style:font-weight-asian="bold" style:font-weight-complex="bold" fo:font-size="11pt" style:font-size-asian="11pt" style:font-size-complex="11pt"/>
    </style:style>
    <style:style style:name="P2" style:parent-style-name="Standard" style:family="paragraph">
      <style:paragraph-properties style:text-autospace="none" fo:text-align="center"/>
      <style:text-properties style:font-name="Calibri" style:font-name-asian="GaramondBECE-Regular" style:font-name-complex="GaramondBECE-Regular" fo:font-weight="bold" style:font-weight-asian="bold" style:font-weight-complex="bold" fo:font-size="11pt" style:font-size-asian="11pt" style:font-size-complex="11pt"/>
    </style:style>
    <style:style style:name="P3" style:parent-style-name="Standard" style:family="paragraph">
      <style:paragraph-properties style:text-autospace="none"/>
      <style:text-properties style:font-name="Calibri" style:font-name-asian="TimesNewRomanPS-BoldMT" style:font-name-complex="TimesNewRomanPS-BoldMT" fo:font-weight="bold" style:font-weight-asian="bold" style:font-weight-complex="bold" fo:font-size="11pt" style:font-size-asian="11pt" style:font-size-complex="11pt"/>
    </style:style>
    <style:style style:name="P4" style:parent-style-name="Standard" style:family="paragraph">
      <style:paragraph-properties style:text-autospace="none"/>
    </style:style>
    <style:style style:name="T5" style:parent-style-name="Standardnípísmoodstavce" style:family="text">
      <style:text-properties style:font-name="Calibri" style:font-name-asian="TimesNewRomanPS-BoldMT" style:font-name-complex="TimesNewRomanPS-BoldMT" fo:font-weight="bold" style:font-weight-asian="bold" style:font-weight-complex="bold" fo:font-size="11pt" style:font-size-asian="11pt" style:font-size-complex="11pt"/>
    </style:style>
    <style:style style:name="T6" style:parent-style-name="Standardnípísmoodstavce" style:family="text">
      <style:text-properties style:font-name="Calibri" style:font-name-asian="TimesNewRomanPS-BoldMT" style:font-name-complex="TimesNewRomanPS-BoldMT" fo:font-size="11pt" style:font-size-asian="11pt" style:font-size-complex="11pt"/>
    </style:style>
    <style:style style:name="P7" style:parent-style-name="Standard" style:family="paragraph">
      <style:paragraph-properties style:text-autospace="none"/>
    </style:style>
    <style:style style:name="T8" style:parent-style-name="Standardnípísmoodstavce" style:family="text">
      <style:text-properties style:font-name="Calibri" style:font-name-asian="TimesNewRomanPS-BoldMT" style:font-name-complex="TimesNewRomanPS-BoldMT" fo:font-weight="bold" style:font-weight-asian="bold" style:font-weight-complex="bold" fo:font-size="11pt" style:font-size-asian="11pt" style:font-size-complex="11pt"/>
    </style:style>
    <style:style style:name="T9" style:parent-style-name="Standardnípísmoodstavce" style:family="text">
      <style:text-properties style:font-name="Calibri" style:font-name-asian="TimesNewRomanPS-BoldMT" style:font-name-complex="TimesNewRomanPS-BoldMT" fo:font-weight="bold" style:font-weight-asian="bold" style:font-weight-complex="bold" fo:font-size="11pt" style:font-size-asian="11pt" style:font-size-complex="11pt"/>
    </style:style>
    <style:style style:name="T1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1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1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3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14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5" style:parent-style-name="Standardnípísmoodstavce" style:family="text">
      <style:text-properties style:font-name="Calibri" style:font-name-asian="TimesNewRomanPS-BoldMT" style:font-name-complex="TimesNewRomanPS-BoldMT" fo:font-weight="bold" style:font-weight-asian="bold" style:font-weight-complex="bold" fo:font-size="11pt" style:font-size-asian="11pt" style:font-size-complex="11pt"/>
    </style:style>
    <style:style style:name="T1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7" style:parent-style-name="Standardnípísmoodstavce" style:family="text">
      <style:text-properties style:font-name="Calibri" style:font-name-asian="TimesNewRomanPS-BoldMT" style:font-name-complex="TimesNewRomanPS-BoldMT" fo:font-weight="bold" style:font-weight-asian="bold" style:font-weight-complex="bold" fo:font-size="11pt" style:font-size-asian="11pt" style:font-size-complex="11pt"/>
    </style:style>
    <style:style style:name="T1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9" style:parent-style-name="Standardnípísmoodstavce" style:family="text">
      <style:text-properties style:font-name="Calibri" style:font-name-asian="TimesNewRomanPS-BoldMT" style:font-name-complex="TimesNewRomanPS-BoldMT" fo:font-weight="bold" style:font-weight-asian="bold" style:font-weight-complex="bold" fo:font-size="11pt" style:font-size-asian="11pt" style:font-size-complex="11pt"/>
    </style:style>
    <style:style style:name="T2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21" style:parent-style-name="Standard" style:family="paragraph">
      <style:paragraph-properties style:text-autospace="none"/>
    </style:style>
    <style:style style:name="T2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23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24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25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2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27" style:parent-style-name="Standardnípísmoodstavce" style:family="text">
      <style:text-properties style:font-name="Calibri" style:font-name-asian="TimesNewRomanPS-BoldMT" style:font-name-complex="TimesNewRomanPS-BoldMT" fo:font-weight="bold" style:font-weight-asian="bold" style:font-weight-complex="bold" fo:font-size="11pt" style:font-size-asian="11pt" style:font-size-complex="11pt"/>
    </style:style>
    <style:style style:name="T2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29" style:parent-style-name="Standard" style:family="paragraph">
      <style:paragraph-properties style:text-autospace="none"/>
    </style:style>
    <style:style style:name="T3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31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3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33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1pt" style:font-size-asian="11pt" style:font-size-complex="11pt"/>
    </style:style>
    <style:style style:name="T34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35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1pt" style:font-size-asian="11pt" style:font-size-complex="11pt"/>
    </style:style>
    <style:style style:name="T3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37" style:parent-style-name="Standard" style:family="paragraph">
      <style:paragraph-properties style:text-autospace="none"/>
    </style:style>
    <style:style style:name="T3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39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4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41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1pt" style:font-size-asian="11pt" style:font-size-complex="11pt"/>
    </style:style>
    <style:style style:name="T4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43" style:parent-style-name="Standard" style:family="paragraph">
      <style:paragraph-properties style:text-autospace="none"/>
    </style:style>
    <style:style style:name="T44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45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4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47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1pt" style:font-size-asian="11pt" style:font-size-complex="11pt"/>
    </style:style>
    <style:style style:name="T4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49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 style:text-underline-type="single" style:text-underline-style="solid" style:text-underline-width="auto" style:text-underline-mode="continuous"/>
    </style:style>
    <style:style style:name="T5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51" style:parent-style-name="Standard" style:family="paragraph">
      <style:paragraph-properties style:text-autospace="none"/>
    </style:style>
    <style:style style:name="T5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53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54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55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5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57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1pt" style:font-size-asian="11pt" style:font-size-complex="11pt"/>
    </style:style>
    <style:style style:name="T5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59" style:parent-style-name="Standard" style:family="paragraph">
      <style:paragraph-properties style:text-autospace="none"/>
    </style:style>
    <style:style style:name="T6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61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6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63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64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65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1pt" style:font-size-asian="11pt" style:font-size-complex="11pt"/>
    </style:style>
    <style:style style:name="T6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67" style:parent-style-name="Standard" style:family="paragraph">
      <style:paragraph-properties style:text-autospace="none"/>
    </style:style>
    <style:style style:name="T6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69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7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71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1pt" style:font-size-asian="11pt" style:font-size-complex="11pt"/>
    </style:style>
    <style:style style:name="T7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73" style:parent-style-name="Standard" style:family="paragraph">
      <style:paragraph-properties style:text-autospace="none"/>
    </style:style>
    <style:style style:name="T74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75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7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77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1pt" style:font-size-asian="11pt" style:font-size-complex="11pt"/>
    </style:style>
    <style:style style:name="T7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79" style:parent-style-name="Standard" style:family="paragraph">
      <style:paragraph-properties style:text-autospace="none"/>
    </style:style>
    <style:style style:name="T8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81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8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83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84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85" style:parent-style-name="Standard" style:family="paragraph">
      <style:paragraph-properties style:text-autospace="none"/>
    </style:style>
    <style:style style:name="T8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87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8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89" style:parent-style-name="Standard" style:family="paragraph">
      <style:paragraph-properties style:text-autospace="none"/>
    </style:style>
    <style:style style:name="T9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91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9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93" style:parent-style-name="Standard" style:family="paragraph">
      <style:paragraph-properties style:text-autospace="none"/>
    </style:style>
    <style:style style:name="T94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95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9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97" style:parent-style-name="Standard" style:family="paragraph">
      <style:paragraph-properties style:text-autospace="none"/>
    </style:style>
    <style:style style:name="T9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99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10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101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02" style:parent-style-name="Standard" style:family="paragraph">
      <style:paragraph-properties style:text-autospace="none"/>
    </style:style>
    <style:style style:name="T103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color="#C9211E" fo:font-size="11pt" style:font-size-asian="11pt" style:font-size-complex="11pt"/>
    </style:style>
    <style:style style:name="T104" style:parent-style-name="Standardnípísmoodstavce" style:family="text">
      <style:text-properties style:font-name="Calibri" style:font-name-asian="TimesNewRomanPSMT" style:font-name-complex="TimesNewRomanPSMT" fo:color="#C9211E" fo:font-size="11pt" style:font-size-asian="11pt" style:font-size-complex="11pt"/>
    </style:style>
    <style:style style:name="P105" style:parent-style-name="Standard" style:family="paragraph">
      <style:paragraph-properties style:text-autospace="none"/>
    </style:style>
    <style:style style:name="T10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07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1pt" style:font-size-asian="11pt" style:font-size-complex="11pt"/>
    </style:style>
    <style:style style:name="T10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109" style:parent-style-name="Standard" style:family="paragraph">
      <style:paragraph-properties style:text-autospace="none"/>
    </style:style>
    <style:style style:name="T11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11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1pt" style:font-size-asian="11pt" style:font-size-complex="11pt"/>
    </style:style>
    <style:style style:name="T11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113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14" style:parent-style-name="Standard" style:family="paragraph">
      <style:paragraph-properties style:text-autospace="none"/>
    </style:style>
    <style:style style:name="T115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color="#C9211E" fo:font-size="11pt" style:font-size-asian="11pt" style:font-size-complex="11pt"/>
    </style:style>
    <style:style style:name="P116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17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18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19" style:parent-style-name="Standard" style:family="paragraph">
      <style:paragraph-properties style:text-autospace="none"/>
    </style:style>
    <style:style style:name="T120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21" style:parent-style-name="Standardnípísmoodstavce" style:family="text">
      <style:text-properties style:font-name="Calibri" style:font-name-asian="TimesNewRomanPSMT" style:font-name-complex="TimesNewRomanPSMT" fo:color="#C9211E" fo:font-size="11pt" style:font-size-asian="11pt" style:font-size-complex="11pt"/>
    </style:style>
    <style:style style:name="T12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23" style:parent-style-name="Standardnípísmoodstavce" style:family="text">
      <style:text-properties style:font-name="Calibri" fo:font-size="11pt" style:font-size-asian="11pt" style:font-size-complex="11pt"/>
    </style:style>
    <style:style style:name="T124" style:parent-style-name="Standardnípísmoodstavce" style:family="text">
      <style:text-properties style:font-name="Calibri" fo:color="#C9211E" fo:font-size="11pt" style:font-size-asian="11pt" style:font-size-complex="11pt"/>
    </style:style>
    <style:style style:name="T125" style:parent-style-name="Standardnípísmoodstavce" style:family="text">
      <style:text-properties style:font-name="Calibri" fo:font-size="11pt" style:font-size-asian="11pt" style:font-size-complex="11pt"/>
    </style:style>
    <style:style style:name="T126" style:parent-style-name="Standardnípísmoodstavce" style:family="text">
      <style:text-properties style:font-name="Calibri" fo:font-size="11pt" style:font-size-asian="11pt" style:font-size-complex="11pt"/>
    </style:style>
    <style:style style:name="T127" style:parent-style-name="Standardnípísmoodstavce" style:family="text">
      <style:text-properties style:font-name="Calibri" fo:font-style="italic" style:font-style-asian="italic" style:font-style-complex="italic" fo:font-size="11pt" style:font-size-asian="11pt" style:font-size-complex="11pt"/>
    </style:style>
    <style:style style:name="T128" style:parent-style-name="Standardnípísmoodstavce" style:family="text">
      <style:text-properties style:font-name="Calibri" fo:font-size="11pt" style:font-size-asian="11pt" style:font-size-complex="11pt"/>
    </style:style>
    <style:style style:name="P129" style:parent-style-name="Standard" style:family="paragraph">
      <style:text-properties style:font-name="Calibri" fo:font-style="italic" style:font-style-asian="italic" style:font-style-complex="italic" fo:font-size="11pt" style:font-size-asian="11pt" style:font-size-complex="11pt"/>
    </style:style>
    <style:style style:name="P130" style:parent-style-name="Standard" style:family="paragraph">
      <style:text-properties style:font-name="Calibri" fo:font-size="11pt" style:font-size-asian="11pt" style:font-size-complex="11pt"/>
    </style:style>
    <style:style style:name="P131" style:parent-style-name="Standard" style:family="paragraph">
      <style:text-properties style:font-name="Calibri" fo:font-style="italic" style:font-style-asian="italic" style:font-style-complex="italic" fo:font-size="11pt" style:font-size-asian="11pt" style:font-size-complex="11pt"/>
    </style:style>
    <style:style style:name="P132" style:parent-style-name="Standard" style:family="paragraph">
      <style:paragraph-properties style:text-autospace="none"/>
      <style:text-properties style:font-name="Calibri" style:font-name-asian="TimesNewRomanPSMT" style:font-name-complex="TimesNewRomanPSMT" fo:font-style="italic" style:font-style-asian="italic" style:font-style-complex="italic" fo:font-size="11pt" style:font-size-asian="11pt" style:font-size-complex="11pt"/>
    </style:style>
    <style:style style:name="P133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34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0pt" style:font-size-asian="10pt" style:font-size-complex="10pt"/>
    </style:style>
    <style:style style:name="P135" style:parent-style-name="Standard" style:family="paragraph">
      <style:paragraph-properties style:text-autospace="none"/>
    </style:style>
    <style:style style:name="T136" style:parent-style-name="Standardnípísmoodstavce" style:family="text">
      <style:text-properties style:font-name="Calibri" style:font-name-asian="TimesNewRomanPSMT" style:font-name-complex="TimesNewRomanPSMT" fo:font-size="10pt" style:font-size-asian="10pt" style:font-size-complex="10pt"/>
    </style:style>
    <style:style style:name="T137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0pt" style:font-size-asian="10pt" style:font-size-complex="10pt"/>
    </style:style>
    <style:style style:name="T138" style:parent-style-name="Standardnípísmoodstavce" style:family="text">
      <style:text-properties style:font-name="Calibri" style:font-name-asian="TimesNewRomanPSMT" style:font-name-complex="TimesNewRomanPSMT" fo:font-size="10pt" style:font-size-asian="10pt" style:font-size-complex="10pt"/>
    </style:style>
    <style:style style:name="P139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0pt" style:font-size-asian="10pt" style:font-size-complex="10pt"/>
    </style:style>
    <style:style style:name="P140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0pt" style:font-size-asian="10pt" style:font-size-complex="10pt"/>
    </style:style>
    <style:style style:name="P141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0pt" style:font-size-asian="10pt" style:font-size-complex="10pt"/>
    </style:style>
    <style:style style:name="P142" style:parent-style-name="Standard" style:family="paragraph">
      <style:paragraph-properties style:text-autospace="none"/>
    </style:style>
    <style:style style:name="T143" style:parent-style-name="Standardnípísmoodstavce" style:family="text">
      <style:text-properties style:font-name="Calibri" style:font-name-asian="TimesNewRomanPSMT" style:font-name-complex="TimesNewRomanPSMT" fo:font-size="10pt" style:font-size-asian="10pt" style:font-size-complex="10pt"/>
    </style:style>
    <style:style style:name="T144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0pt" style:font-size-asian="10pt" style:font-size-complex="10pt"/>
    </style:style>
    <style:style style:name="T145" style:parent-style-name="Standardnípísmoodstavce" style:family="text">
      <style:text-properties style:font-name="Calibri" style:font-name-asian="TimesNewRomanPSMT" style:font-name-complex="TimesNewRomanPSMT" fo:font-size="10pt" style:font-size-asian="10pt" style:font-size-complex="10pt"/>
    </style:style>
    <style:style style:name="P146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0pt" style:font-size-asian="10pt" style:font-size-complex="10pt"/>
    </style:style>
    <style:style style:name="P147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48" style:parent-style-name="Standard" style:family="paragraph">
      <style:paragraph-properties style:text-autospace="none"/>
    </style:style>
    <style:style style:name="T149" style:parent-style-name="Standardnípísmoodstavce" style:family="text">
      <style:text-properties style:font-name="Calibri" style:font-name-asian="TimesNewRomanPS-BoldMT" style:font-name-complex="TimesNewRomanPS-BoldMT" fo:font-weight="bold" style:font-weight-asian="bold" style:font-weight-complex="bold" fo:font-size="11pt" style:font-size-asian="11pt" style:font-size-complex="11pt"/>
    </style:style>
    <style:style style:name="T150" style:parent-style-name="Standardnípísmoodstavce" style:family="text">
      <style:text-properties style:font-name="Calibri" style:font-name-asian="TimesNewRomanPS-BoldMT" style:font-name-complex="TimesNewRomanPS-BoldMT" fo:font-size="11pt" style:font-size-asian="11pt" style:font-size-complex="11pt"/>
    </style:style>
    <style:style style:name="P151" style:parent-style-name="Standard" style:family="paragraph">
      <style:paragraph-properties style:text-autospace="none"/>
    </style:style>
    <style:style style:name="T152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53" style:parent-style-name="Standardnípísmoodstavce" style:family="text">
      <style:text-properties style:font-name="Calibri" style:font-name-asian="TimesNewRomanPSMT" style:font-name-complex="TimesNewRomanPSMT" fo:font-style="italic" style:font-style-asian="italic" style:font-style-complex="italic" fo:font-size="11pt" style:font-size-asian="11pt" style:font-size-complex="11pt"/>
    </style:style>
    <style:style style:name="P154" style:parent-style-name="Standard" style:family="paragraph">
      <style:paragraph-properties style:text-autospace="none"/>
    </style:style>
    <style:style style:name="T155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5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157" style:parent-style-name="Standard" style:family="paragraph">
      <style:paragraph-properties style:text-autospace="none"/>
      <style:text-properties style:font-name="Calibri" style:font-name-asian="TimesNewRomanPSMT" style:font-name-complex="TimesNewRomanPSMT" fo:font-style="italic" style:font-style-asian="italic" style:font-style-complex="italic" fo:font-size="11pt" style:font-size-asian="11pt" style:font-size-complex="11pt"/>
    </style:style>
    <style:style style:name="P158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59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60" style:parent-style-name="Standard" style:family="paragraph">
      <style:paragraph-properties style:text-autospace="none"/>
    </style:style>
    <style:style style:name="T161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6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163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64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65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66" style:parent-style-name="Standard" style:family="paragraph">
      <style:paragraph-properties style:text-autospace="none"/>
    </style:style>
    <style:style style:name="T167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68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ize="11pt" style:font-size-asian="11pt" style:font-size-complex="11pt"/>
    </style:style>
    <style:style style:name="T169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70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171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172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73" style:parent-style-name="Standard" style:family="paragraph">
      <style:paragraph-properties style:text-autospace="none"/>
    </style:style>
    <style:style style:name="T174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75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176" style:parent-style-name="Standard" style:family="paragraph">
      <style:paragraph-properties style:text-autospace="none"/>
    </style:style>
    <style:style style:name="T177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7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79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P180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81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82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83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84" style:parent-style-name="Standard" style:family="paragraph">
      <style:paragraph-properties style:text-autospace="none"/>
    </style:style>
    <style:style style:name="T185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86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187" style:parent-style-name="Standard" style:family="paragraph">
      <style:paragraph-properties style:text-autospace="none"/>
    </style:style>
    <style:style style:name="T188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89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90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P191" style:parent-style-name="Standard" style:family="paragraph">
      <style:paragraph-properties style:text-autospace="none"/>
    </style:style>
    <style:style style:name="T19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193" style:parent-style-name="Standardnípísmoodstavce" style:family="text">
      <style:text-properties style:font-name="Calibri" style:font-name-asian="TimesNewRomanPS-ItalicMT" style:font-name-complex="TimesNewRomanPS-ItalicMT" fo:font-style="italic" style:font-style-asian="italic" style:font-style-complex="italic" fo:font-size="11pt" style:font-size-asian="11pt" style:font-size-complex="11pt"/>
    </style:style>
    <style:style style:name="T194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195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196" style:parent-style-name="Standard" style:family="paragraph">
      <style:paragraph-properties style:text-autospace="none"/>
    </style:style>
    <style:style style:name="T197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9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199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200" style:parent-style-name="Standard" style:family="paragraph">
      <style:paragraph-properties style:text-autospace="none"/>
    </style:style>
    <style:style style:name="T201" style:parent-style-name="Standardnípísmoodstavce" style:family="text">
      <style:text-properties style:font-name="Calibri" style:font-name-asian="TimesNewRomanPSMT" style:font-name-complex="TimesNewRomanPSMT" fo:font-style="italic" style:font-style-asian="italic" style:font-style-complex="italic" fo:font-size="11pt" style:font-size-asian="11pt" style:font-size-complex="11pt"/>
    </style:style>
    <style:style style:name="T202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203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204" style:parent-style-name="Standard" style:family="paragraph">
      <style:paragraph-properties style:text-autospace="none"/>
    </style:style>
    <style:style style:name="T205" style:parent-style-name="Standardnípísmoodstavce" style:family="text">
      <style:text-properties style:font-name="Calibri" style:font-name-asian="TimesNewRomanPSMT" style:font-name-complex="TimesNewRomanPSMT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206" style:parent-style-name="Standardnípísmoodstavce" style:family="text">
      <style:text-properties style:font-name="Calibri" style:font-name-asian="TimesNewRomanPSMT" style:font-name-complex="TimesNewRomanPSMT" fo:font-style="italic" style:font-style-asian="italic" style:font-style-complex="italic" fo:font-size="11pt" style:font-size-asian="11pt" style:font-size-complex="11pt"/>
    </style:style>
    <style:style style:name="T207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T208" style:parent-style-name="Standardnípísmoodstavce" style:family="text">
      <style:text-properties style:font-name="Calibri" style:font-name-asian="TimesNewRomanPSMT" style:font-name-complex="TimesNewRomanPSMT" fo:font-size="11pt" style:font-size-asian="11pt" style:font-size-complex="11pt"/>
    </style:style>
    <style:style style:name="P209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210" style:parent-style-name="Standard" style:family="paragraph">
      <style:paragraph-properties style:text-autospace="none"/>
      <style:text-properties style:font-name="Calibri" style:font-name-asian="TimesNewRomanPSMT" style:font-name-complex="TimesNewRomanPSMT" fo:font-size="11pt" style:font-size-asian="11pt" style:font-size-complex="11pt"/>
    </style:style>
    <style:style style:name="P211" style:parent-style-name="Standard" style:family="paragraph">
      <style:text-properties style:font-name="Calibri" style:font-name-asian="GaramondBECE-Regular" style:font-name-complex="GaramondBECE-Regular" fo:font-size="11pt" style:font-size-asian="11pt" style:font-size-complex="11pt"/>
    </style:style>
  </office:automatic-styles>
  <office:body>
    <office:text text:use-soft-page-breaks="true">
      <text:p text:style-name="P1">5 Vybrané kapitoly z české gramatiky – handout 10</text:p>
      <text:p text:style-name="P2">Slovosled</text:p>
      <text:p text:style-name="P3">A. Slovosled</text:p>
      <text:p text:style-name="P4"><text:span text:style-name="T5">1. Odpovězte na otázku. Části věty zvýrazněné kurzívou nahraďte zájmeny nebo adverbii.<text:s/></text:span><text:span text:style-name="T6">(Hud 100/3)</text:span></text:p>
      <text:p text:style-name="P7"><text:span text:style-name="T8">Vzor:<text:s/></text:span><text:span text:style-name="T9"><text:tab/></text:span><text:span text:style-name="T10">Už<text:s/></text:span><text:span text:style-name="T11">Evě (D)<text:s/></text:span><text:span text:style-name="T12">nakládají<text:s/></text:span><text:span text:style-name="T13">zavazadla (A) do auta</text:span><text:span text:style-name="T14">? – Ano, už<text:s/></text:span><text:span text:style-name="T15">jí<text:s/></text:span><text:span text:style-name="T16">(D)<text:s/></text:span><text:span text:style-name="T17">je<text:s/></text:span><text:span text:style-name="T18">(A)<text:s/></text:span><text:span text:style-name="T19">tam<text:s/></text:span><text:span text:style-name="T20">nakládají.</text:span></text:p>
      <text:p text:style-name="P21"><text:span text:style-name="T22"><text:tab/>Řekl jsi<text:s/></text:span><text:span text:style-name="T23">rodičům o bratrovi</text:span><text:span text:style-name="T24">,<text:s/></text:span><text:span text:style-name="T25">že všechny peníze už utratil</text:span><text:span text:style-name="T26">? – Ne, neřekl jsem<text:s/></text:span><text:span text:style-name="T27">jim to o něm</text:span><text:span text:style-name="T28">.</text:span></text:p>
      <text:p text:style-name="P29"><text:span text:style-name="T30">1. Umyla jsi<text:s/></text:span><text:span text:style-name="T31">Danielovi ručičky</text:span><text:span text:style-name="T32">? Ano, umyl<text:s/></text:span><text:span text:style-name="T33">jsem mu je</text:span><text:span text:style-name="T34"><text:s/>/ Ano, už<text:s/></text:span><text:span text:style-name="T35">jsem mu je</text:span><text:span text:style-name="T36"><text:s/>umyl.</text:span></text:p>
      <text:p text:style-name="P37"><text:span text:style-name="T38">2. Skutečně<text:s/></text:span><text:span text:style-name="T39">bys mi tu zprávu<text:s/></text:span><text:span text:style-name="T40">poslal? – Samozřejmě, že<text:s/></text:span><text:span text:style-name="T41">bych ti ji</text:span><text:span text:style-name="T42"><text:s/>poslal.</text:span></text:p>
      <text:p text:style-name="P43"><text:span text:style-name="T44">3. Dal<text:s/></text:span><text:span text:style-name="T45">by sis v téhle hospodě pivo</text:span><text:span text:style-name="T46">? Ne, nedal<text:s/></text:span><text:span text:style-name="T47">bych si ho tam</text:span><text:span text:style-name="T48">. // Ne,<text:s/></text:span><text:span text:style-name="T49">tam</text:span><text:span text:style-name="T50"><text:s/>bych si ho nedal.</text:span></text:p>
      <text:p text:style-name="P51"><text:span text:style-name="T52">4. Už<text:s/></text:span><text:span text:style-name="T53">Karlovi s Evou<text:s/></text:span><text:span text:style-name="T54">nakládají<text:s/></text:span><text:span text:style-name="T55">kufry do auta</text:span><text:span text:style-name="T56">? Ano, už<text:s/></text:span><text:span text:style-name="T57">jim je tam</text:span><text:span text:style-name="T58"><text:s/>nakládají.</text:span></text:p>
      <text:p text:style-name="P59"><text:span text:style-name="T60">5. Myslíš, že<text:s/></text:span><text:span text:style-name="T61">by se Heleně<text:s/></text:span><text:span text:style-name="T62">udělalo<text:s/></text:span><text:span text:style-name="T63">po tom prášku<text:s/></text:span><text:span text:style-name="T64">líp? Ano, myslím, že<text:s/></text:span><text:span text:style-name="T65">by se jí po něm</text:span><text:span text:style-name="T66"><text:s/>udělalo líp.</text:span></text:p>
      <text:p text:style-name="P67"><text:span text:style-name="T68">6. Řekla<text:s/></text:span><text:span text:style-name="T69">bys Evě o Karlovi, že jí byl nevěrný</text:span><text:span text:style-name="T70">? -- Samozřejmě, že<text:s/></text:span><text:span text:style-name="T71">bych jí to o něm</text:span><text:span text:style-name="T72"><text:s/>řekla.</text:span></text:p>
      <text:p text:style-name="P73"><text:span text:style-name="T74">7. Poslali<text:s/></text:span><text:span text:style-name="T75">byste nám tu knihu po Heleně</text:span><text:span text:style-name="T76">? – Samozřejmě, že<text:s/></text:span><text:span text:style-name="T77">bychom vám ji po ní</text:span><text:span text:style-name="T78"><text:s/>poslali.</text:span></text:p>
      <text:p text:style-name="P79"><text:span text:style-name="T80">8. Opravdu<text:s/></text:span><text:span text:style-name="T81">ses v Čechách<text:s/></text:span><text:span text:style-name="T82">zamilovala<text:s/></text:span><text:span text:style-name="T83">do Janáčkovy hudby</text:span><text:span text:style-name="T84">?</text:span></text:p>
      <text:p text:style-name="P85"><text:span text:style-name="T86">9. Převedl<text:s/></text:span><text:span text:style-name="T87">jsi celou finanční částku na mě</text:span><text:span text:style-name="T88">?</text:span></text:p>
      <text:p text:style-name="P89"><text:span text:style-name="T90">10. Uklidila<text:s/></text:span><text:span text:style-name="T91">jsi po dětech nádobí</text:span><text:span text:style-name="T92">?</text:span></text:p>
      <text:p text:style-name="P93"><text:span text:style-name="T94">11. Už<text:s/></text:span><text:span text:style-name="T95">jsi sousedovi vrátila ten hrnec</text:span><text:span text:style-name="T96">?</text:span></text:p>
      <text:p text:style-name="P97"><text:span text:style-name="T98">12. Poznal<text:s/></text:span><text:span text:style-name="T99">ses na večírku s naším novým kolegou</text:span><text:span text:style-name="T100">?</text:span></text:p>
      <text:p text:style-name="P101"/>
      <text:p text:style-name="P102"><text:span text:style-name="T103">a, i, ale, avšak</text:span><text:span text:style-name="T104"><text:s/>= pozice 0</text:span></text:p>
      <text:p text:style-name="P105"><text:span text:style-name="T106">Helena si vzala prášek a udělalo<text:s/></text:span><text:span text:style-name="T107">se jí po něm</text:span><text:span text:style-name="T108"><text:s/>líp. // …, takže se jí po něm udělalo líp.</text:span></text:p>
      <text:p text:style-name="P109"><text:span text:style-name="T110">Helena si vzala prášek, ale/avšak neudělalo<text:s/></text:span><text:span text:style-name="T111">se jí po něm</text:span><text:span text:style-name="T112"><text:s/>líp.</text:span></text:p>
      <text:p text:style-name="P113"/>
      <text:p text:style-name="P114"><text:span text:style-name="T115">takže, totiž</text:span></text:p>
      <text:p text:style-name="P116">Je velké sucho, dlouho totiž nepršelo. - totiž = příčinná spojka</text:p>
      <text:p text:style-name="P117">příznačná funkce dramatického díla , totiž že je určeno k divadelnímu inscenování , přináší s sebou jisté specifikum : časem dramatu zůstává vždy přítomnost</text:p>
      <text:p text:style-name="P118"/>
      <text:p text:style-name="P119"><text:span text:style-name="T120">a)<text:s/></text:span><text:span text:style-name="T121">Stálé příklonky</text:span><text:span text:style-name="T122">: vždy stojí ve 2. pozici</text:span></text:p>
      <text:p text:style-name="Standard"><text:span text:style-name="T123">b)<text:s/></text:span><text:span text:style-name="T124">Nestálé příklonky</text:span><text:span text:style-name="T125">: za jistých okolností mohou mít přízvuk</text:span></text:p>
      <text:p text:style-name="Standard"><text:span text:style-name="T126"><text:tab/>pořadí nestálých příklonek:<text:s/></text:span><text:span text:style-name="T127">to – tu/tam/teď/tak –<text:s/></text:span><text:span text:style-name="T128">osobní zájmena s předložkou – modifikační částice</text:span></text:p>
      <text:p text:style-name="P129"><text:tab/>Petr to tam bez něj přece zvládne.</text:p>
      <text:p text:style-name="P130"><text:tab/>stanou-li se nositeli přízvuku, mohou se přesunout na začátek či konec výpovědi</text:p>
      <text:p text:style-name="P131"><text:tab/>BEZ NĚJ to tam Petr přece zvládne.</text:p>
      <text:p text:style-name="P132"><text:tab/>Petr to tam přece zvládne BEZ NĚJ.</text:p>
      <text:p text:style-name="P133"/>
      <text:p text:style-name="P134">brzy tam snad ještě zase</text:p>
      <text:p text:style-name="P135"><text:span text:style-name="T136">Doufal, že<text:s/></text:span><text:span text:style-name="T137">by se tam snad zase ještě brzy<text:s/></text:span><text:span text:style-name="T138">vrátil.</text:span></text:p>
      <text:p text:style-name="P139">Doufal, že by se tam snad brzy zase ještě vrátil.</text:p>
      <text:p text:style-name="P140">Doufal, že brzy by se tam snad zase ještě vrátil.</text:p>
      <text:p text:style-name="P141">Doufal, že snad …</text:p>
      <text:p text:style-name="P142"><text:span text:style-name="T143">Doufal, že<text:s/></text:span><text:span text:style-name="T144">tam</text:span><text:span text:style-name="T145"><text:s/>by se snad zase ještě brzy vrátil.</text:span></text:p>
      <text:p text:style-name="P146">Doufal, že by se tam snad vrátil zase ještě brzy. (nevhodná pozice rématu??)</text:p>
      <text:p text:style-name="P147"/>
      <text:p text:style-name="P148"><text:span text:style-name="T149">2. Uspořádejte slova do vět. Dejte pozor na správné pořadí enklitik.<text:s/></text:span><text:span text:style-name="T150">(Hud 100/1)</text:span></text:p>
      <text:p text:style-name="P151"><text:span text:style-name="T152">Dialog</text:span><text:span text:style-name="T153">: Mám rád stará auta</text:span></text:p>
      <text:p text:style-name="P154"><text:span text:style-name="T155">A</text:span><text:span text:style-name="T156">: Pardubicích / podívat / byl / včera / se / jsem / v</text:span></text:p>
      <text:p text:style-name="P157">Včera jsem se byl podívat v Pardubicích</text:p>
      <text:p text:style-name="P158">tam / mi / se / rozbilo / auto / a</text:p>
      <text:p text:style-name="P159">známých / musel / u / ho / tam / jsem / nechat</text:p>
      <text:p text:style-name="P160"><text:span text:style-name="T161">B</text:span><text:span text:style-name="T162">: jednoho / znám / šikovného / automechanika / Pardubicích / v</text:span></text:p>
      <text:p text:style-name="P163">ti / zeptat / bych / se / mohl / něj / u</text:p>
      <text:p text:style-name="P164">-li / čas / má</text:p>
      <text:p text:style-name="P165">hned / něj / podíval / na / že / ti / se / by</text:p>
      <text:soft-page-break/>
      <text:p text:style-name="P166"><text:span text:style-name="T167">A</text:span><text:span text:style-name="T168">:</text:span><text:span text:style-name="T169"><text:s/>dobrá /<text:s/></text:span><text:span text:style-name="T170">no<text:s/></text:span><text:span text:style-name="T171">/ –li / telefonovat / mu / budeš</text:span></text:p>
      <text:p text:style-name="P172">zaplatím / rád / to / hned / ti / teď</text:p>
      <text:p text:style-name="P173"><text:span text:style-name="T174">B</text:span><text:span text:style-name="T175">: jdi / ale // platil / mi / co / bys</text:span></text:p>
      <text:p text:style-name="P176"><text:span text:style-name="T177">A</text:span><text:span text:style-name="T178">: domluvil / s / hned / ním / bych / se /<text:s/></text:span><text:span text:style-name="T179">to</text:span></text:p>
      <text:p text:style-name="P180">stálo / by / kolik / to</text:p>
      <text:p text:style-name="P181">kdyby / moc / bylo / to / a</text:p>
      <text:p text:style-name="P182">šrotu / snad / rovnou / do / bych / ho / dal</text:p>
      <text:p text:style-name="P183">křáp / je / to / starý</text:p>
      <text:p text:style-name="P184"><text:span text:style-name="T185">B</text:span><text:span text:style-name="T186">: zbavil / ty / ses / by / ho / lehce / tak ?</text:span></text:p>
      <text:p text:style-name="P187"><text:span text:style-name="T188">A</text:span><text:span text:style-name="T189">: jistě /<text:s/></text:span><text:span text:style-name="T190">no</text:span></text:p>
      <text:p text:style-name="P191"><text:span text:style-name="T192">ti / jsem /<text:s/></text:span><text:span text:style-name="T193">vždyť<text:s/></text:span><text:span text:style-name="T194">/ to / jasně / řekl /snad</text:span></text:p>
      <text:p text:style-name="P195">křáp / ne / je / to / že ?</text:p>
      <text:p text:style-name="P196"><text:span text:style-name="T197">B</text:span><text:span text:style-name="T198">: bys / tomu / co / a / řekl</text:span></text:p>
      <text:p text:style-name="P199">ho / si / od / koupil / tebe / kdybych ?</text:p>
      <text:p text:style-name="P200"><text:span text:style-name="T201">A</text:span><text:span text:style-name="T202">: Blázníš? doplácet /ti / ještě / musel / já / pak / bych</text:span></text:p>
      <text:p text:style-name="P203">odvezl / žes / ten / na / ho / šrot</text:p>
      <text:p text:style-name="P204"><text:span text:style-name="T205">B</text:span><text:span text:style-name="T206">:</text:span><text:span text:style-name="T207"><text:s/>jsem / to / copak / ti /<text:s/></text:span><text:span text:style-name="T208">neříkal</text:span></text:p>
      <text:p text:style-name="P209">aut / sbírám / vraky / že?<text:s/></text:p>
      <text:p text:style-name="P210"/>
      <text:p text:style-name="P2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GaramondBECE-Regular" svg:font-family="GaramondBECE-Regular" style:font-family-generic="system"/>
    <style:font-face style:name="TimesNewRomanPS-BoldMT" svg:font-family="TimesNewRomanPS-BoldMT" style:font-family-generic="roman"/>
    <style:font-face style:name="TimesNewRomanPSMT" svg:font-family="TimesNewRomanPSMT" style:font-family-generic="roman"/>
    <style:font-face style:name="TimesNewRomanPS-ItalicMT" svg:font-family="TimesNewRomanPS-ItalicMT" style:font-family-generic="script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ndrea Hudousková</meta:initial-creator>
    <dc:creator>Hudousková, Andrea</dc:creator>
    <meta:creation-date>2025-12-08T22:25:00Z</meta:creation-date>
    <dc:date>2025-12-08T22:25:00Z</dc:date>
    <meta:template xlink:href="Normal" xlink:type="simple"/>
    <meta:editing-cycles>2</meta:editing-cycles>
    <meta:editing-duration>PT660S</meta:editing-duration>
    <meta:document-statistic meta:page-count="2" meta:paragraph-count="6" meta:word-count="494" meta:character-count="3406" meta:row-count="24" meta:non-whitespace-character-count="2918"/>
  </office:meta>
</office:document-meta>
</file>