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ff76b" officeooo:paragraph-rsid="000ff76b"/>
    </style:style>
    <style:style style:name="P2" style:family="paragraph" style:parent-style-name="Standard">
      <style:text-properties officeooo:rsid="000ff76b" officeooo:paragraph-rsid="0012e61a"/>
    </style:style>
    <style:style style:name="P3" style:family="paragraph" style:parent-style-name="Standard">
      <style:text-properties officeooo:rsid="00102ab1" officeooo:paragraph-rsid="00102ab1"/>
    </style:style>
    <style:style style:name="P4" style:family="paragraph" style:parent-style-name="Standard">
      <style:text-properties fo:font-style="normal" style:text-underline-style="none" officeooo:rsid="00102ab1" officeooo:paragraph-rsid="00102ab1" style:font-style-asian="normal" style:font-style-complex="normal"/>
    </style:style>
    <style:style style:name="P5" style:family="paragraph" style:parent-style-name="Standard">
      <style:text-properties officeooo:rsid="00114ad9" officeooo:paragraph-rsid="00114ad9"/>
    </style:style>
    <style:style style:name="P6" style:family="paragraph" style:parent-style-name="Standard">
      <style:text-properties fo:font-weight="bold" officeooo:rsid="00114ad9" officeooo:paragraph-rsid="00114ad9" style:font-weight-asian="bold" style:font-weight-complex="bold"/>
    </style:style>
    <style:style style:name="P7" style:family="paragraph" style:parent-style-name="Standard">
      <style:text-properties officeooo:rsid="0012e61a" officeooo:paragraph-rsid="0012e61a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officeooo:rsid="00102ab1"/>
    </style:style>
    <style:style style:name="T3" style:family="text">
      <style:text-properties officeooo:rsid="00102ab1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12e61a" style:font-weight-asian="bold" style:font-weight-complex="bold"/>
    </style:style>
    <style:style style:name="T6" style:family="text">
      <style:text-properties officeooo:rsid="00114ad9"/>
    </style:style>
    <style:style style:name="T7" style:family="text">
      <style:text-properties officeooo:rsid="0012e61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K obtížnosti české deklinace:</text:p>
      <text:p text:style-name="P1"><text:span text:style-name="T7">1) m</text:span>nožství koncovek</text:p>
      <text:p text:style-name="P1"/>
      <text:p text:style-name="P1"><text:span text:style-name="T5">2) s</text:span><text:span text:style-name="T4">ynonymie koncovek</text:span>: různé formy – stejný/podobný význam</text:p>
      <text:p text:style-name="P1">gramatika / mluvnice</text:p>
      <text:p text:style-name="P1">kluk / chlapec / hoch</text:p>
      <text:p text:style-name="P1"/>
      <text:p text:style-name="P1">nom. pl. m. živ.: -ové / -i / -é + distribuce</text:p>
      <text:p text:style-name="P1">turisté / turisti <text:span text:style-name="T3">(hov.)</text:span> X turistové</text:p>
      <text:p text:style-name="P1"/>
      <text:p text:style-name="P1">lok. sg. m. / n.: -u / -ě (-e)</text:p>
      <text:p text:style-name="P1">při východ<text:span text:style-name="T1">u</text:span> slunce <text:span text:style-name="T3">(čas) </text:span>– na výcho<text:span text:style-name="T3">d</text:span><text:span text:style-name="T2">ě</text:span><text:span text:style-name="T3"> (místo)</text:span></text:p>
      <text:p text:style-name="P3">byli jsme na hradě X mluvili jsme o hradu</text:p>
      <text:p text:style-name="P3">v kostele X mluvili jsme o kostele / u?</text:p>
      <text:p text:style-name="P3"/>
      <text:p text:style-name="P3"><text:span text:style-name="T7">g</text:span>en. sg.: -u / -a</text:p>
      <text:p text:style-name="P4"/>
      <text:p text:style-name="P1">snadn-ější / snaz-ší (synonymní sufixy pro tvoření komparativu)</text:p>
      <text:p text:style-name="P1"/>
      <text:p text:style-name="P1"><text:span text:style-name="T5">3) </text:span><text:span text:style-name="T4">homonymie</text:span> koncovek: <text:span text:style-name="T3">jedna forma – více významů </text:span><text:span text:style-name="T6">(náhodná shoda formy)</text:span></text:p>
      <text:p text:style-name="P2"><text:span text:style-name="T4">-</text:span><text:span text:style-name="T5">y</text:span><text:span text:style-name="T7">: nom. pl., ak. pl. m. Neživ., instr. pl. m., f.</text:span></text:p>
      <text:p text:style-name="P2"/>
      <text:p text:style-name="P3">kolej: 1) ubytovna pro studenty (lat.), 2) pro vlak, tramvaj (slov.)</text:p>
      <text:p text:style-name="P3">třeba: 1) například, 2) je třeba = nutné</text:p>
      <text:p text:style-name="P5">tři: 1) číslovka, 2) imp. (třít)</text:p>
      <text:p text:style-name="P3">--- </text:p>
      <text:p text:style-name="P6">polysémie:</text:p>
      <text:p text:style-name="P5">nadřízený: 1) adj. - souvislost významu - <text:s/>2) subst. (substantivizace adjektiv: užití adjektiva ve funkci a významu) substantiva</text:p>
      <text:p text:style-name="P5">dospělý</text:p>
      <text:p text:style-name="P5"/>
      <text:p text:style-name="P5">pásek: 1) oblečení – souvislost významu - <text:s/>2) magnetický pásek</text:p>
      <text:p text:style-name="P5"/>
      <text:p text:style-name="P5">litovat – 1) soucítit, 2) mrzet</text:p>
      <text:p text:style-name="P5">vrazit – 1) narazit, 2) vrazit do dveří – prudce otevřít, rychle vejít, 3) vrazit peníze – <text:span text:style-name="T7">vložit peníze, 4) jednu ti vrazím – udeřit, dát facku</text:span></text:p>
      <text:p text:style-name="P7">oceňovat – 1) dávat cenu, 2) hodnotit pozitivně</text:p>
      <text:p text:style-name="P7">oslovovat – 1) obracet se na někoho hlasem / slovem, 2) líbit se, 3) mít velký význam pro někoho (článek oslovil tisíce lidí)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11-22T11:50:14.794000000</meta:creation-date>
    <dc:date>2021-11-22T12:32:21.146000000</dc:date>
    <meta:editing-duration>PT25S</meta:editing-duration>
    <meta:editing-cycles>1</meta:editing-cycles>
    <meta:document-statistic meta:table-count="0" meta:image-count="0" meta:object-count="0" meta:page-count="1" meta:paragraph-count="27" meta:word-count="219" meta:character-count="1283" meta:non-whitespace-character-count="1077"/>
    <meta:generator>LibreOffice/7.0.0.3$Windows_X86_64 LibreOffice_project/8061b3e9204bef6b321a21033174034a5e2ea88e</meta:generator>
  </office:meta>
</office:document-meta>
</file>